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dokuwiki-rewrite-rules"/><text:bookmark-start text:name="__RefHeading___how_does_rewriting_work_1"/><text:bookmark-start text:name="how_does_rewriting_work"/>How does rewriting work ?<text:bookmark-end text:name="__RefHeading___how_does_rewriting_work_1"/><text:bookmark-end text:name="how_does_rewriting_work"/></text:h>
      <text:p text:style-name="Text_20_body">First, let's examine an URL. Here is an URL</text:p>
      <text:p text:style-name="Preformatted_20_Text">http://www.example.com/foo/bar?x=toto&amp;y=titi</text:p>
      <text:p text:style-name="Text_20_body">It has 4 parts :</text:p>
      <text:list text:style-name="Numbering_20_1" text:continue-numbering="false">
        <text:list-item>
          <text:p text:style-name="Numbering_20_1_Content_First"> http : The protocol</text:p>
        </text:list-item>
        <text:list-item>
          <text:p text:style-name="Numbering_20_1_Content"> www.example.com : the servername</text:p>
        </text:list-item>
        <text:list-item>
          <text:p text:style-name="Numbering_20_1_Content"> foo/bar : the path</text:p>
        </text:list-item>
        <text:list-item>
          <text:p text:style-name="Numbering_20_1_Content_Last"> x=toto&amp;y=titi : the query string</text:p>
        </text:list-item>
      </text:list>
      <text:p text:style-name="Text_20_body">apache only rewrite the path. Apache can add things to the query string
with its QSA flag. Apache can only add to the query string. It has no other
possibility to change it.</text:p>
      <text:p text:style-name="Text_20_body">So, how does it work ?</text:p>
      <text:p text:style-name="Text_20_body">The PATH is compared with the first rule. if it matches,
then it is rewritten. apache goes to the next rule. It compares the (maybe
changed) PATH with this rule and, if it matches the PATH is modified.
Apache goes on until there is no more rewrite rules.
When this is done, apache has a new form of the url and deals with new URL.</text:p>
      <text:p text:style-name="Text_20_body">Rules can do more than just rewriting the PATH. I just show 2 things that
happen here :</text:p>
      <text:list text:style-name="Numbering_20_1" text:continue-numbering="false">
        <text:list-item>
          <text:p text:style-name="Numbering_20_1_Content_First"> A rule can say : “OK, I've rewritten the path. No need to go further” with its L (last) flag</text:p>
        </text:list-item>
        <text:list-item>
          <text:p text:style-name="Numbering_20_1_Content_Last"> A rule can also say : “I rewrie the path, but I also add something to the query string”, with its QSA flag</text:p>
        </text:list-item>
      </text:list>
      <text:p text:style-name="Text_20_body">It is important to note that this happens inside the apache server only.
Your browser is not aware of this, and will never see the result of the
rewriting rules.</text:p>
      <text:p text:style-name="Text_20_body">example1 :</text:p>
      <text:list text:style-name="Numbering_20_1" text:continue-numbering="false">
        <text:list-item>
          <text:p text:style-name="Numbering_20_1_Content_First"> You request http://www.example.com</text:p>
        </text:list-item>
        <text:list-item>
          <text:p text:style-name="Numbering_20_1_Content"> The rewrite rules transform it to http://www.example.com/doku.php</text:p>
        </text:list-item>
        <text:list-item>
          <text:p text:style-name="Numbering_20_1_Content_Last"> Apache now has to deal with this new URL. Hopefully, it will know what to do with php files and it will run doku.php ; but this is beyond the scope of rewrite rules.</text:p>
        </text:list-item>
      </text:list>
      <text:p text:style-name="Text_20_body">example 2 :</text:p>
      <text:list text:style-name="Numbering_20_1" text:continue-numbering="false">
        <text:list-item>
          <text:p text:style-name="Numbering_20_1_Content_First"> You request http://www.example.com/foo:bar</text:p>
        </text:list-item>
        <text:list-item>
          <text:p text:style-name="Numbering_20_1_Content"> The rewrite rules transform it to http://www.example.com/doku.php?id=foo:bar</text:p>
        </text:list-item>
        <text:list-item>
          <text:p text:style-name="Numbering_20_1_Content_Last"> Apache now has to deal with this new URL. Hopefully, it will know what to do with php files…</text:p>
        </text:list-item>
      </text:list>
      <text:h text:style-name="Heading_20_2" text:outline-level="2"><text:bookmark-start text:name="__RefHeading___default_rules_explained_2"/><text:bookmark-start text:name="default_rules_explained"/>Default rules explained<text:bookmark-end text:name="__RefHeading___default_rules_explained_2"/><text:bookmark-end text:name="default_rules_explained"/></text:h>
      <text:p text:style-name="Text_20_body">These are the default rules, presented in <text:span text:style-name="Source_20_Text">.htaccess.dist</text:span></text:p>
      <text:list text:style-name="Numbering_20_1" text:continue-numbering="false">
        <text:list-item>
          <text:p text:style-name="Numbering_20_1_Content_First"> if PATH starts with _media/, give it lib/exe/fetch.php and we're done</text:p>
          <text:p text:style-name="Preformatted_20_Text">RewriteRule ^_media/(.*)<text:s text:c="14"/>lib/exe/fetch.php?media=$1<text:s text:c="2"/>[QSA,L]</text:p>
        </text:list-item>
        <text:list-item>
          <text:p text:style-name="Numbering_20_1_Content"> if PATH starts with _details/, give it to lib/exe/detail.php and we're done</text:p>
          <text:p text:style-name="Preformatted_20_Text">RewriteRule ^_detail/(.*)<text:s text:c="13"/>lib/exe/detail.php?media=$1<text:s text:c="2"/>[QSA,L]</text:p>
        </text:list-item>
        <text:list-item>
          <text:p text:style-name="Numbering_20_1_Content"> if PATH starts with _export/FOO/, give it to doku.php?do=export_FOO and we're done</text:p>
          <text:p text:style-name="Preformatted_20_Text">RewriteRule ^_export/([^/]+)/(.*)<text:s text:c="5"/>doku.php?do=export_$1&amp;id=$2<text:s text:c="2"/>[QSA,L]</text:p>
        </text:list-item>
        <text:list-item>
          <text:p text:style-name="Numbering_20_1_Content"> if PATH is empty (ie full URL is just <text:a xlink:type="simple" xlink:href="http://www.example.com" text:style-name="Internet_20_link" text:visited-style-name="Visited_20_Internet_20_Link">http://www.example.com</text:a>), give it to doku.php, and we're done.</text:p>
          <text:p text:style-name="Preformatted_20_Text">RewriteRule ^$<text:s text:c="24"/>doku.php<text:s text:c="2"/>[L]</text:p>
        </text:list-item>
        <text:list-item>
          <text:p text:style-name="Numbering_20_1_Content"> if the PATH does not map to a file</text:p>
          <text:p text:style-name="Preformatted_20_Text">RewriteCond %{REQUEST_FILENAME}<text:s text:c="7"/>!-f</text:p>
          <text:p text:style-name="Text_20_body">and if it does not map to a folder</text:p>
          <text:p text:style-name="Preformatted_20_Text">RewriteCond %{REQUEST_FILENAME}<text:s text:c="7"/>!-d</text:p>
          <text:p text:style-name="Text_20_body">then give it to doku.php, and we're done</text:p>
          <text:p text:style-name="Preformatted_20_Text">RewriteRule (.*)<text:s text:c="22"/>doku.php?id=$1<text:s text:c="2"/>[QSA,L]</text:p>
        </text:list-item>
        <text:list-item>
          <text:p text:style-name="Numbering_20_1_Content"> Because of the tests performed in 5, we are sure that from here on, we deal with an existing file or folder.</text:p>
        </text:list-item>
        <text:list-item>
          <text:p text:style-name="Numbering_20_1_Content"> if the url/file is index.php, then use doku.php instead of index.php and continue with next rule.</text:p>
          <text:p text:style-name="Preformatted_20_Text">RewriteRule ^index.php$ doku.php</text:p>
        </text:list-item>
        <text:list-item>
          <text:p text:style-name="Numbering_20_1_Content_Last"> There is no more rule, so no special rewrite ⇒ just serve the file or folder as usua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12::15:19</meta:creation-date>
    <dc:creator>Generated</dc:creator>
    <dc:date>2026-09-07T12::15:19</dc:date>
    <dc:language>en-US</dc:language>
    <meta:editing-cycles>1</meta:editing-cycles>
    <meta:editing-duration>PT0S</meta:editing-duration>
    <dc:title>wiki:dokuwiki-rewrite-rules</dc:title>
  </office:meta>
</office:document-meta>
</file>